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4ba79945a22c516b87180bb1fe407d0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Text.Divalign.Justify" style:display-name="Text.Divalign.Justify" style:family="paragraph" style:parent-style-name="Text_20_body">
      <style:paragraph-properties fo:text-align="justify" style:justify-single-word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sobre_co3"/>Sobre Co3<text:bookmark-end text:name="sobre_co3"/></text:h>
      <text:p text:style-name="Horizontal_20_Line"/>
      <text:p text:style-name="Text.Divalign.Justify">Se <text:span text:style-name="Strong_20_Emphasis">propone</text:span> el formato que se ha dado en denominar como <text:span text:style-name="Strong_20_Emphasis">Co<text:span text:style-name="sup">3</text:span></text:span> (<text:a xlink:type="simple" xlink:href="http://wikimas.geo-lab.info/doku.php/Co3">Saber más</text:a>) como <text:span text:style-name="Strong_20_Emphasis">herramienta</text:span> de <text:span text:style-name="Strong_20_Emphasis">trabajo colaborativo</text:span> en los <text:span text:style-name="Strong_20_Emphasis">estudios</text:span> relacionados con <text:span text:style-name="Strong_20_Emphasis">Modelización y Simulación</text:span>, <text:a xlink:type="simple" xlink:href="https://en.wikipedia.org/wiki/Modeling_and_simulation">M&amp;S</text:a>, y sus posibles aplicaciones en el proyecto <text:a xlink:type="simple" xlink:href="http://www.um.es/dycam-seg">DYCAM-SEG</text:a>.</text:p>
      <text:p text:style-name="Text.Divalign.Justify">El proyecto  <text:span text:style-name="Strong_20_Emphasis">Co<text:span text:style-name="sup">3</text:span></text:span> es promovido por <text:a xlink:type="simple" xlink:href="http://geo-lab.info/">Geo-Lab.info</text:a>, Laboratorio de Información y Conocimiento Geográfico, y <draw:a xlink:type="simple" xlink:href="http://wikimas.com/"><draw:frame draw:style-name="media" draw:name="WikiM+ Legend" text:anchor-type="as-char" draw:z-index="0" svg:width="1.5875cm"><draw:text-box><text:p text:style-name="legendcenter"><draw:frame draw:style-name="media" draw:name="WikiM+" text:anchor-type="as-char" draw:z-index="0" svg:width="1.5875cm" svg:height="0.79375cm"><draw:image xlink:href="Pictures/4ba79945a22c516b87180bb1fe407d0f.png" xlink:type="simple" xlink:show="embed" xlink:actuate="onLoad"/></draw:frame>WikiM+</text:p></draw:text-box></draw:frame></draw:a></text:p>
      <text:p text:style-name="Text.Divalign.Justify">La finalidad última de este formato es permitir una transmisión del <text:span text:style-name="Strong_20_Emphasis">Co</text:span>nocimiento de forma <text:span text:style-name="Strong_20_Emphasis">Co</text:span>ntínua y <text:span text:style-name="Strong_20_Emphasis">Co</text:span>laborativa.</text:p>
      <text:p text:style-name="Text.Divalign.Justify">En la confianza de que este formato, esta manera de <text:span text:style-name="Strong_20_Emphasis">transmitir y compartir el Conocimiento</text:span> sea de su agrado e interés, le <text:span text:style-name="Strong_20_Emphasis">invitamos</text:span> a participar en esta <text:span text:style-name="Strong_20_Emphasis">Wiki</text:span> pidiéndolo, por adelantado, disculpas por posibles disfuncionalidades, fruto de su implementación y experimentación.</text:p>
      <text:p text:style-name="Text_20_body">Esperamos contar con su <text:span text:style-name="Strong_20_Emphasis">comprensión</text:span> y <text:span text:style-name="Strong_20_Emphasis">ayuda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Text.Divalign.Justify" style:display-name="Text.Divalign.Justify" style:family="paragraph" style:parent-style-name="Text_20_body">
      <style:paragraph-properties fo:text-align="justify" style:justify-single-word="fals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