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cebcc9af33cf2288b6ebfe402637282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Center" style:display-name="Text.Divalign.Center" style:family="paragraph" style:parent-style-name="Text_20_body">
      <style:paragraph-properties fo:text-align="center" style:justify-single-word="false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  <style:style style:name="Text.Divalign.Right" style:display-name="Text.Divalign.Right" style:family="paragraph" style:parent-style-name="Text_20_body">
      <style:paragraph-properties fo:text-align="right" style:justify-single-word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.Divalign.Center">Concluido este proyecto desde la Universidad de Murcia y f-Séneca<text:line-break/>
se continúa su desarrollo en la línea de investigación<text:line-break/>
<text:line-break/>
<text:a xlink:type="simple" xlink:href="http://wikimasum.skeye2k.org/tai2k/svgvs_vr-ar">SVgVS VR-AR</text:a><text:line-break/>
Simulación Virtual geografic Virtual Simulation<text:line-break/>
Realidad Virtual-VR &amp; Realidad Aumentada-AR<text:line-break/>
<text:line-break/>
al amparo de <text:a xlink:type="simple" xlink:href="http://wikimas.skeye2k.org/informacion/sobre_skeye2k">Skeye2k-f</text:a></text:p>
      <text:p text:style-name="Horizontal_20_Line"/>
      <text:p text:style-name="Text_20_body"><text:line-break/></text:p>
      <text:h text:style-name="Heading_20_2" text:outline-level="2"><text:bookmark-start text:name="integración_de_información_geográfica"/>Integración de Información Geográfica<text:bookmark-end text:name="integración_de_información_geográfica"/></text:h>
      <text:p text:style-name="Text.Divalign.Justify">Uno de los <text:span text:style-name="Strong_20_Emphasis">objetivos</text:span> perseguidos en la <text:span text:style-name="Strong_20_Emphasis">Virtualización del Entorno</text:span> es la integración de <text:span text:style-name="Strong_20_Emphasis">Información Geográfica</text:span> (IG) como un <text:span text:style-name="Strong_20_Emphasis">elemento</text:span> más de ese Entorno Virtual, <text:span text:style-name="Strong_20_Emphasis">VE</text:span>.</text:p>
      <text:p text:style-name="Text.Divalign.Justify">Siguiendo un proceso <text:span text:style-name="Strong_20_Emphasis">novedoso</text:span> e <text:span text:style-name="Strong_20_Emphasis">innovador</text:span>, se desarrolla una <text:span text:style-name="Strong_20_Emphasis">técnica</text:span> para que este objetivo pueda conseguirse, como se <text:span text:style-name="Strong_20_Emphasis">muestra</text:span> en la siguiente imagen, integrada en el <text:a xlink:type="simple" xlink:href="https://dycam-seg.skeye2k.org/dycam-seg-vs:dycam-seg-vs">Simulador Virtual DYCAM-SEG</text:a> como capa <text:span text:style-name="Strong_20_Emphasis">GeoInfo</text:span>.</text:p>
      <text:p text:style-name="Text_20_body"><draw:frame draw:style-name="mediacenter" draw:name="Contrapara y Curvas de Nivel Legend" text:anchor-type="paragraph" draw:z-index="0" svg:width="42.783125cm" style:rel-width="100%"><draw:text-box><text:p text:style-name="legendcenter"><draw:frame draw:style-name="mediacenter" draw:name="Contrapara y Curvas de Nivel" text:anchor-type="paragraph" draw:z-index="0" svg:width="42.783125cm" style:rel-width="100%" svg:height="21.11375cm" style:rel-height="scale"><draw:image xlink:href="Pictures/cebcc9af33cf2288b6ebfe402637282e.jpg" xlink:type="simple" xlink:show="embed" xlink:actuate="onLoad"/></draw:frame>Contrapara y Curvas de Nivel</text:p></draw:text-box></draw:frame></text:p>
      <text:p text:style-name="Text.Divalign.Center"><text:span text:style-name="Strong_20_Emphasis">Pulse</text:span> sobre la imagen para obtener una <text:span text:style-name="Strong_20_Emphasis">visión</text:span> más amplia</text:p>
      <text:p text:style-name="Text.Divalign.Justify">En ella se <text:span text:style-name="Strong_20_Emphasis">integran</text:span> Curvas de Nivel en <text:span text:style-name="Strong_20_Emphasis">imágenes aéreas</text:span> obtenidas con el empleo de RPAS, obteniéndose un <text:span text:style-name="Strong_20_Emphasis">efecto informativo</text:span> que pretende <text:span text:style-name="Strong_20_Emphasis">integrar</text:span> IG procedente de <text:span text:style-name="Strong_20_Emphasis">otras fuentes</text:span>, en este caso de la BCN editada por el IGN, con IG <text:span text:style-name="Strong_20_Emphasis">propia</text:span>.</text:p>
      <text:p text:style-name="Text.Divalign.Justify">En <text:span text:style-name="Strong_20_Emphasis">fases sucesivas</text:span> se pretende <text:span text:style-name="Strong_20_Emphasis">perfeccionar</text:span> y <text:span text:style-name="Strong_20_Emphasis">desarrollar</text:span> esta <text:span text:style-name="Strong_20_Emphasis">técnica</text:span> de modo que se pueda integrar <text:span text:style-name="Strong_20_Emphasis">otro tipo</text:span> de IG.</text:p>
      <text:p text:style-name="Text_20_body"><text:line-break/></text:p>
      <text:p text:style-name="Text_20_body"><text:line-break/>
<text:span text:style-name="Strong_20_Emphasis">Virtual Environment</text:span></text:p>
      <text:p text:style-name="Text_20_body"><text:span text:style-name="Emphasis">…we can define Virtual Environments as interactive, virtual image displays modalities, such as auditory and haptic, to convince users that they are immersed in a synthetic space.</text:span></text:p>
      <text:p text:style-name="Text.Divalign.Right"><text:a xlink:type="simple" xlink:href="http://human-factors.arc.nasa.gov/publications/ellis_what_ve.pdf">What are Virtual Environments?</text:a></text:p>
      <text:p text:style-name="Horizontal_20_Line"/>
      <text:p text:style-name="Text_20_body"><text:span text:style-name="Strong_20_Emphasis">Synthetic Environment</text:span></text:p>
      <text:p text:style-name="Text_20_body"><text:span text:style-name="Emphasis">SE allows visualization of and immersion into the environment being simulated.</text:span></text:p>
      <text:p text:style-name="Text.Divalign.Right"><text:a xlink:type="simple" xlink:href="https://en.wikipedia.org/wiki/Synthetic_environment">Enlace externo</text:a></text:p>
      <text:p text:style-name="Horizontal_20_Line"/>
      <text:p text:style-name="Text_20_body"><text:span text:style-name="Strong_20_Emphasis">GEOGRAPHIC INFORMATION</text:span></text:p>
      <text:p text:style-name="Text_20_body"><text:span text:style-name="Emphasis">Geographic information is:</text:span></text:p>
      <text:list text:style-name="List_20_1">
        <text:list-item>
          <text:p text:style-name="Text_20_body"> <text:span text:style-name="Emphasis">information about places on the Earth's surface</text:span></text:p>
        </text:list-item>
        <text:list-item>
          <text:p text:style-name="Text_20_body"> <text:span text:style-name="Emphasis">knowledge about where something is</text:span></text:p>
        </text:list-item>
        <text:list-item>
          <text:p text:style-name="Text_20_body"> <text:span text:style-name="Emphasis">knowledge about what is at a given location</text:span></text:p>
        </text:list-item>
      </text:list>
      <text:p text:style-name="Text.Divalign.Right">(GOODCHILD 1997)</text:p>
      <text:p text:style-name="Text.Divalign.Right"><text:a xlink:type="simple" xlink:href="https://stats.oecd.org/glossary/detail.asp?ID=6246">OECD</text:a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Center" style:display-name="Text.Divalign.Center" style:family="paragraph" style:parent-style-name="Text_20_body">
      <style:paragraph-properties fo:text-align="center" style:justify-single-word="false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  <style:style style:name="Text.Divalign.Right" style:display-name="Text.Divalign.Right" style:family="paragraph" style:parent-style-name="Text_20_body">
      <style:paragraph-properties fo:text-align="right" style:justify-single-word="fals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