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4dd16857c2b2f119218ead416774d263.png"/>
  <manifest:file-entry manifest:media-type="image/png" manifest:full-path="Pictures/6985173cdb5d8226b5e2b8adc4e74ce7.png"/>
  <manifest:file-entry manifest:media-type="image/png" manifest:full-path="Pictures/f7ac58440613189694f3c75fc385bb68.png"/>
  <manifest:file-entry manifest:media-type="image/png" manifest:full-path="Pictures/e83f5e5f386ff4a0297814b2cfdef0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.Divalign.Center">Concluido este proyecto desde la Universidad de Murcia y f-Séneca<text:line-break/>
se continúa su desarrollo en la línea de investigación<text:line-break/>
<text:line-break/>
<text:a xlink:type="simple" xlink:href="http://wikimasum.skeye2k.org/tai2k/svgvs_vr-ar">SVgVS VR-AR</text:a><text:line-break/>
Simulación Virtual geografic Virtual Simulation<text:line-break/>
Realidad Virtual-VR &amp; Realidad Aumentada-AR<text:line-break/>
<text:line-break/>
al amparo de <text:a xlink:type="simple" xlink:href="http://wikimas.skeye2k.org/informacion/sobre_skeye2k">Skeye2k-f</text:a></text:p>
      <text:p text:style-name="Horizontal_20_Line"/>
      <text:p text:style-name="Text_20_body"><text:line-break/></text:p>
      <text:h text:style-name="Heading_20_1" text:outline-level="1"><text:bookmark-start text:name="simulador_virtual"/>Simulador Virtual<text:bookmark-end text:name="simulador_virtual"/></text:h>
      <text:p text:style-name="Text.Divalign.Justify">D. <text:a xlink:type="simple" xlink:href="http://wikimas.skeye2k.org/doku.php/abelardo">Abelardo López Palacios</text:a>, Colaborador en el <text:span text:style-name="Strong_20_Emphasis"><text:a xlink:type="simple" xlink:href="http://www.um.es/dycam-seg/">Proyecto DYCAM-SEG</text:a></text:span>, junto con el Prof. Don Carmelo Conesa García (<text:a xlink:type="simple" xlink:href="http://dialnet.unirioja.es/servlet/autor?codigo=210247">Dialnet</text:a>), proponen el uso de <text:span text:style-name="Strong_20_Emphasis">Simuladores Virtuales</text:span>Se propone desarrollar un apartado específico sobre Simulación Virtual, Realidad Virtual y otros términos y conceptos que conforman la base que sustenta esta tecnología y sus aplicaciones en estudios geográficos, <text:span text:style-name="Strong_20_Emphasis">VS</text:span>Se usa el acrónimo <text:span text:style-name="Strong_20_Emphasis">VS</text:span> por <text:span text:style-name="Strong_20_Emphasis">Virtual Simulator</text:span> ya que el correspondiente acrónimo en castellano, Simulador Virtual, daría lugar a <text:span text:style-name="Strong_20_Emphasis">SV</text:span>, término ampliamente usado y asociado a <text:span text:style-name="Strong_20_Emphasis">Space Vehicle</text:span>, método de entrenamiento y aprendizaje, como medio de <text:span text:style-name="Strong_20_Emphasis">apoyo a la investigación</text:span>.</text:p>
      <text:p text:style-name="Text.Divalign.Justify">Este recurso puede posibilitar una <text:span text:style-name="Strong_20_Emphasis">interacción</text:span> no inmersiva <text:span text:style-name="Strong_20_Emphasis">entre</text:span> el usuario, el <text:span text:style-name="Strong_20_Emphasis">investigador</text:span>, <text:span text:style-name="Strong_20_Emphasis">y</text:span> la realidad, <text:span text:style-name="Strong_20_Emphasis">permitiéndole</text:span>, entre otras cosas, la toma en consideración de <text:span text:style-name="Strong_20_Emphasis">hechos</text:span> y <text:span text:style-name="Strong_20_Emphasis">factores</text:span> que le auxilien en la <text:span text:style-name="Strong_20_Emphasis">toma de decisiones</text:span>.</text:p>
      <text:p text:style-name="Text.Divalign.Justify">En esta fase <text:span text:style-name="Strong_20_Emphasis">experimental</text:span>, conscientes de <text:span text:style-name="Strong_20_Emphasis">errores</text:span> y carencias en la Información Geográfica publicada, así como en ciertos aspectos de su presentación, se ruega comprensión y, también, paciencia.</text:p>
      <text:p text:style-name="Horizontal_20_Line"/>
      <text:h text:style-name="Heading_20_3" text:outline-level="3"><text:bookmark-start text:name="contraparada"/>Contraparada<text:bookmark-end text:name="contraparada"/></text:h>
      <text:p text:style-name="Text.Divalign.Justify">Se presenta, como muestra introductoria de desarrollos llevados a cabo en el marco de este proyecto, la información recopilada, en forma de <text:span text:style-name="Strong_20_Emphasis">Simulador Virtual</text:span>, del entorno de <text:span text:style-name="Strong_20_Emphasis">Contraparada</text:span>, paraje altamente singular y origen del ámbito geográfico de estudio.</text:p>
      <text:p text:style-name="Text_20_body"><text:line-break/>
<text:span text:style-name="Source_20_Text">
&lt;center&gt;
&lt;iframe id="ventana" name="ventana" src="http://dycam-seg.skeye2k.org/vs/DYCAM-SEG.html" height="500" width="100%" frameborder="0" scrolling="no" allowfullscreen="true" mozallowfullscreen="true" webkitallowfullscreen="true"&gt; &lt;/iframe&gt;
&lt;/center&gt;
</text:span></text:p>
      <text:p text:style-name="Text_20_body">Se <text:span text:style-name="Strong_20_Emphasis">aconseja</text:span> el uso de modo de “<text:span text:style-name="Strong_20_Emphasis">Pantalla Completa</text:span>” pulsando el botón <draw:frame draw:style-name="media" draw:name="Pantalla Completa Legend" text:anchor-type="as-char" draw:z-index="0" svg:width="0.74083333333333cm"><draw:text-box><text:p text:style-name="legendcenter"><draw:frame draw:style-name="media" draw:name="Pantalla Completa" text:anchor-type="as-char" draw:z-index="0" svg:width="0.74083333333333cm" svg:height="0.74083333333333cm"><draw:image xlink:href="Pictures/4dd16857c2b2f119218ead416774d263.png" xlink:type="simple" xlink:show="embed" xlink:actuate="onLoad"/></draw:frame>Pantalla Completa</text:p></draw:text-box></draw:frame><text:line-break/>
Pulsando <draw:frame draw:style-name="media" draw:name="Boton Legend" text:anchor-type="as-char" draw:z-index="0" svg:width="0.52916666666667cm"><draw:text-box><text:p text:style-name="legendcenter"><draw:frame draw:style-name="media" draw:name="Boton" text:anchor-type="as-char" draw:z-index="0" svg:width="0.52916666666667cm" svg:height="0.52916666666667cm"><draw:image xlink:href="Pictures/6985173cdb5d8226b5e2b8adc4e74ce7.png" xlink:type="simple" xlink:show="embed" xlink:actuate="onLoad"/></draw:frame>Boton</text:p></draw:text-box></draw:frame> puede <text:span text:style-name="Strong_20_Emphasis">desactivar</text:span> todos los botones <text:span text:style-name="Strong_20_Emphasis">recuperándolos</text:span> al pulsar <draw:frame draw:style-name="media" draw:name="" text:anchor-type="as-char" draw:z-index="0" svg:width="0.52916666666667cm" svg:height="0.52916666666667cm"><draw:image xlink:href="Pictures/f7ac58440613189694f3c75fc385bb68.png" xlink:type="simple" xlink:show="embed" xlink:actuate="onLoad"/></draw:frame><text:line-break/>
<text:span text:style-name="Strong_20_Emphasis">Juege</text:span> con su “mano” y <text:span text:style-name="Strong_20_Emphasis">¡¡experimente!!</text:span> <draw:frame draw:style-name="media" draw:name="" text:anchor-type="as-char" draw:z-index="0" svg:width="2.6458333333333cm" svg:height="2.1166666666667cm"><draw:image xlink:href="Pictures/e83f5e5f386ff4a0297814b2cfdef033.png" xlink:type="simple" xlink:show="embed" xlink:actuate="onLoad"/></draw:frame></text:p>
      <text:p text:style-name="Text_20_body"><text:line-break/>
IGVS
<text:line-break/></text:p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Toma</text:span>  </text:p>
          </table:table-cell>
          <table:table-cell office:value-type="string" table:style-name="tablecell">
            <text:p text:style-name="tablealigncenter">  <text:span text:style-name="Strong_20_Emphasis">Fecha</text:span>  </text:p>
          </table:table-cell>
          <table:table-cell office:value-type="string" table:style-name="tablecell">
            <text:p text:style-name="tablealigncenter">  <text:span text:style-name="Strong_20_Emphasis">Hora (UTC)</text:span>  </text:p>
          </table:table-cell>
          <table:table-cell office:value-type="string" table:style-name="tablecell">
            <text:p text:style-name="tablealigncenter">  <text:span text:style-name="Strong_20_Emphasis">Latitud</text:span>  </text:p>
          </table:table-cell>
          <table:table-cell office:value-type="string" table:style-name="tablecell">
            <text:p text:style-name="tablealigncenter">  <text:span text:style-name="Strong_20_Emphasis">Longitud</text:span>  </text:p>
          </table:table-cell>
          <table:table-cell office:value-type="string" table:style-name="tablecell">
            <text:p text:style-name="tablealigncenter">  <text:span text:style-name="Strong_20_Emphasis">A (AGL-m)</text:span>  </text:p>
          </table:table-cell>
        </table:table-row>
        <table:table-row>
          <table:table-cell office:value-type="string" table:style-name="tablecell">
            <text:p text:style-name="tablealignleft">Contraparada Aérea</text:p>
          </table:table-cell>
          <table:table-cell office:value-type="string" table:style-name="tablecell">
            <text:p text:style-name="tablealignleft">2014-02-23</text:p>
          </table:table-cell>
          <table:table-cell office:value-type="string" table:style-name="tablecell">
            <text:p text:style-name="tablealigncenter">  15:44:42  </text:p>
          </table:table-cell>
          <table:table-cell office:value-type="string" table:style-name="tablecell">
            <text:p text:style-name="tablealignright">  37.75269623</text:p>
          </table:table-cell>
          <table:table-cell office:value-type="string" table:style-name="tablecell">
            <text:p text:style-name="tablealignright">  -1.44865889</text:p>
          </table:table-cell>
          <table:table-cell office:value-type="string" table:style-name="tablecell">
            <text:p text:style-name="tablealignright">  163.00</text:p>
          </table:table-cell>
        </table:table-row>
        <table:table-row>
          <table:table-cell office:value-type="string" table:style-name="tablecell">
            <text:p text:style-name="tablealignleft">Contraparada Terrestre</text:p>
          </table:table-cell>
          <table:table-cell office:value-type="string" table:style-name="tablecell">
            <text:p text:style-name="tablealignleft">Fecha</text:p>
          </table:table-cell>
          <table:table-cell office:value-type="string" table:style-name="tablecell">
            <text:p text:style-name="tablealignleft">Hora</text:p>
          </table:table-cell>
          <table:table-cell office:value-type="string" table:style-name="tablecell">
            <text:p text:style-name="tablealignleft">Latitud</text:p>
          </table:table-cell>
          <table:table-cell office:value-type="string" table:style-name="tablecell">
            <text:p text:style-name="tablealignleft">Longitud</text:p>
          </table:table-cell>
          <table:table-cell office:value-type="string" table:style-name="tablecell">
            <text:p text:style-name="tablealignleft">AGL</text:p>
          </table:table-cell>
        </table:table-row>
        <table:table-row>
          <table:table-cell office:value-type="string" table:style-name="tablecell">
            <text:p text:style-name="tablealignleft">El Soto 2</text:p>
          </table:table-cell>
          <table:table-cell office:value-type="string" table:style-name="tablecell">
            <text:p text:style-name="tablealignleft">2013-06-01</text:p>
          </table:table-cell>
          <table:table-cell office:value-type="string" table:style-name="tablecell">
            <text:p text:style-name="tablealigncenter">  10:32:10  </text:p>
          </table:table-cell>
          <table:table-cell office:value-type="string" table:style-name="tablecell">
            <text:p text:style-name="tablealignright">  37.97927676</text:p>
          </table:table-cell>
          <table:table-cell office:value-type="string" table:style-name="tablecell">
            <text:p text:style-name="tablealignright">  -1.21140271</text:p>
          </table:table-cell>
          <table:table-cell office:value-type="string" table:style-name="tablecell">
            <text:p text:style-name="tablealignright">  58.90</text:p>
          </table:table-cell>
        </table:table-row>
        <table:table-row>
          <table:table-cell office:value-type="string" table:style-name="tablecell">
            <text:p text:style-name="tablealignleft">El Soto 1</text:p>
          </table:table-cell>
          <table:table-cell office:value-type="string" table:style-name="tablecell">
            <text:p text:style-name="tablealignleft">2013-06-01</text:p>
          </table:table-cell>
          <table:table-cell office:value-type="string" table:style-name="tablecell">
            <text:p text:style-name="tablealigncenter">  10:09:42  </text:p>
          </table:table-cell>
          <table:table-cell office:value-type="string" table:style-name="tablecell">
            <text:p text:style-name="tablealignright">  37.97960681</text:p>
          </table:table-cell>
          <table:table-cell office:value-type="string" table:style-name="tablecell">
            <text:p text:style-name="tablealignright">  -1.21478481</text:p>
          </table:table-cell>
          <table:table-cell office:value-type="string" table:style-name="tablecell">
            <text:p text:style-name="tablealignright">  48.38</text:p>
          </table:table-cell>
        </table:table-row>
      </table:table>
      <text:p text:style-name="Horizontal_20_Line"/>
      <text:list text:style-name="List_20_1">
        <text:list-item/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