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206c5681a0f8a1fe09fd44ae425a5753.gif"/>
  <manifest:file-entry manifest:media-type="image/png" manifest:full-path="Pictures/64a841624473b74716a9e29f7032f1ea.png"/>
  <manifest:file-entry manifest:media-type="image/png" manifest:full-path="Pictures/4ba79945a22c516b87180bb1fe407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.Divalign.Center">Concluido este proyecto desde la Universidad de Murcia y f-Séneca<text:line-break/>
se continúa su desarrollo en la línea de investigación<text:line-break/>
<text:line-break/>
<text:a xlink:type="simple" xlink:href="http://wikimasum.skeye2k.org/tai2k/svgvs_vr-ar">SVgVS VR-AR</text:a><text:line-break/>
Simulación Virtual geografic Virtual Simulation<text:line-break/>
Realidad Virtual-VR &amp; Realidad Aumentada-AR<text:line-break/>
<text:line-break/>
al amparo de <text:a xlink:type="simple" xlink:href="http://wikimas.skeye2k.org/informacion/sobre_skeye2k">Skeye2k-f</text:a></text:p>
      <text:p text:style-name="Horizontal_20_Line"/>
      <text:p text:style-name="Text_20_body"><text:span text:style-name="Source_20_Text">

&lt;p style="text-align: center;"&gt;&lt;span style="color: #003366;"&gt;&lt;span style="font-size: x-large;"&gt;&lt;strong&gt;DINÁMICA Y CAMBIOS MORFOLÓGICOS RECIENTES&lt;/strong&gt;&lt;/span&gt;&lt;/p&gt; &lt;p style="text-align: center;"&gt;&lt;span style="color: #003366;"&gt;&lt;span style="font-size: x-large;"&gt;&lt;strong&gt; DEL BAJO SEGURA. VEGA MEDIA.&lt;/strong&gt;&lt;/span&gt;&lt;/p&gt;&lt;p style="text-align: center;"&gt;&lt;span style="color: #003366;"&gt;&lt;span style="font-size: x-large;"&gt;&lt;strong&gt; (DYCAM-SEG)&lt;/strong&gt;&lt;/span&gt;&lt;/p&gt;

&lt;hr /&gt; &lt;p style="text-align: center;"&gt;&lt;span style="color: #003366;"&gt;&lt;span style="font-size: x-large;"&gt;&lt;/span&gt;&lt;/p&gt; &lt;p style="text-align: center;"&gt;&lt;span style="font-size: large;"&gt;DYNAMICS AND RECENT MORPHOLOGICAL ADJUSTMENTS&lt;/span&gt;&lt;/p&gt; &lt;p style="text-align: center;"&gt;&lt;span style="font-size: large;"&gt;IN THE LOWER SEGURA VALLEY.  VEGA MEDIA.&lt;/span&gt;&lt;/p&gt;&lt;p style="text-align: center;"&gt;&lt;span style="font-size: large;"&gt;(DYCAM-SEG)&lt;/span&gt;&lt;/p&gt;&lt;hr /&gt;</text:span></text:p>
      <text:p text:style-name="Text_20_body"><draw:frame draw:style-name="mediacenter" draw:name="Evolución Legend" text:anchor-type="paragraph" draw:z-index="0" svg:width="7.2760416666667cm"><draw:text-box><text:p text:style-name="legendcenter"><draw:frame draw:style-name="mediacenter" draw:name="Evolución" text:anchor-type="paragraph" draw:z-index="0" svg:width="7.2760416666667cm" svg:height="2.8310416666667cm"><draw:image xlink:href="Pictures/206c5681a0f8a1fe09fd44ae425a5753.gif" xlink:type="simple" xlink:show="embed" xlink:actuate="onLoad"/></draw:frame>Evolución</text:p></draw:text-box></draw:frame></text:p>
      <text:p text:style-name="Horizontal_20_Line"/>
      <text:p text:style-name="Text.Divalign.Justify"><draw:a xlink:type="simple" xlink:href="http://www.skeye2k.org"><draw:frame draw:style-name="media" draw:name="Skeye2k Legend" text:anchor-type="as-char" draw:z-index="0" svg:width="1.984375cm"><draw:text-box><text:p text:style-name="legendcenter"><draw:frame draw:style-name="media" draw:name="Skeye2k" text:anchor-type="as-char" draw:z-index="0" svg:width="1.984375cm" svg:height="0.79375cm"><draw:image xlink:href="Pictures/64a841624473b74716a9e29f7032f1ea.png" xlink:type="simple" xlink:show="embed" xlink:actuate="onLoad"/></draw:frame>Skeye2k</text:p></draw:text-box></draw:frame></draw:a> pone a disposición del Proyecto <text:span text:style-name="Strong_20_Emphasis"><text:a xlink:type="simple" xlink:href="http://www.um.es/dycam-seg/">DYCAM-SEG</text:a></text:span> este recursoFormato <text:a xlink:type="simple" xlink:href="https://es.wikipedia.org/wiki/Wiki">Wiki</text:a> basado en una distribución de <text:a xlink:type="simple" xlink:href="https://www.dokuwiki.org/dokuwiki">Dokuwiki</text:a> desarrollada por <draw:a xlink:type="simple" xlink:href="http://www.wikimas.com"><draw:frame draw:style-name="media" draw:name="Wiki+ Legend" text:anchor-type="as-char" draw:z-index="0" svg:width="1.5875cm"><draw:text-box><text:p text:style-name="legendcenter"><draw:frame draw:style-name="media" draw:name="Wiki+" text:anchor-type="as-char" draw:z-index="0" svg:width="1.5875cm" svg:height="0.79375cm"><draw:image xlink:href="Pictures/4ba79945a22c516b87180bb1fe407d0f.png" xlink:type="simple" xlink:show="embed" xlink:actuate="onLoad"/></draw:frame>Wiki+</text:p></draw:text-box></draw:frame></draw:a>. como medio de <text:span text:style-name="Strong_20_Emphasis">intercambio de información</text:span> entre sus investigadores y colaboradores.</text:p>
      <text:p text:style-name="Text.Divalign.Justify">Así mismo, como <text:span text:style-name="Strong_20_Emphasis">plataforma</text:span> en la que publicar <text:span text:style-name="Strong_20_Emphasis">avances parciales</text:span> así como aquellas <text:span text:style-name="Strong_20_Emphasis">metodologías</text:span> y <text:span text:style-name="Strong_20_Emphasis">procedimientos</text:span> que, dada su <text:span text:style-name="Strong_20_Emphasis">posible repercusión</text:span> en los ámbitos de estudio, se pongan <text:span text:style-name="Strong_20_Emphasis">a disposición de la comunidad</text:span> para su uso y aplicación, <text:span text:style-name="Strong_20_Emphasis">aún cuando</text:span> puedan ser metodologías <text:span text:style-name="Strong_20_Emphasis">experimentales</text:span> y conclusiones <text:span text:style-name="Strong_20_Emphasis">parciales</text:span>.</text:p>
      <text:p text:style-name="Text.Divalign.Justify">En la <text:span text:style-name="Strong_20_Emphasis">confianza</text:span> de que este recurso sea de <text:span text:style-name="Strong_20_Emphasis">su interés</text:span>, y ante cualquier sugerencia y/o comentario que pueda considerar de utilidad, le rogamos <text:span text:style-name="Strong_20_Emphasis">contacte</text:span> con los responsables de este proyecto usando las direcciones de <text:span text:style-name="Strong_20_Emphasis">correo electrónico</text:span> que se indican.</text:p>
      <text:p text:style-name="Text.Divalign.Center">If you wants to contact this project, use the email addresses that are indicated.</text:p>
      <text:p text:style-name="Text.Divalign.Center"><text:span text:style-name="Strong_20_Emphasis">IP</text:span>: Dr. D. Carmelo Conesa García <text:a xlink:type="simple" xlink:href="mailto:cconesa@um.es">cconesa@um.es</text:a></text:p>
      <text:p text:style-name="Text.Divalign.Center"><text:span text:style-name="Strong_20_Emphasis">Web/M&amp;S</text:span>: Dr. D. Abelardo López Palacios <text:a xlink:type="simple" xlink:href="mailto:abelardo.lopez@um.es">abelardo.lopez@um.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